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3" style:family="paragraph" style:parent-style-name="Standard">
      <style:paragraph-properties fo:margin-top="0cm" fo:margin-bottom="0.247cm" style:contextual-spacing="false" fo:line-height="100%" fo:text-align="justify" style:justify-single-word="false" fo:text-indent="1cm" style:auto-text-indent="false"/>
    </style:style>
    <style:style style:name="P4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justify" style:justify-single-word="false" fo:text-indent="1cm" style:auto-text-indent="false" fo:background-color="#ffffff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 fo:text-indent="1cm" style:auto-text-indent="false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 fo:text-indent="1cm" style:auto-text-indent="false"/>
    </style:style>
    <style:style style:name="P7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</style:style>
    <style:style style:name="P8" style:family="paragraph" style:parent-style-name="List_20_Paragraph">
      <style:paragraph-properties fo:margin-left="0cm" fo:margin-top="0.106cm" fo:margin-bottom="0cm" style:contextual-spacing="false" fo:line-height="100%" fo:text-align="justify" style:justify-single-word="false" fo:text-indent="1cm" style:auto-text-indent="false"/>
    </style:style>
    <style:style style:name="P9" style:family="paragraph" style:parent-style-name="List_20_Paragraph">
      <style:paragraph-properties fo:margin-left="0cm" fo:margin-top="0cm" fo:margin-bottom="0cm" style:contextual-spacing="false" fo:line-height="100%" fo:text-align="justify" style:justify-single-word="false" fo:text-indent="1cm" style:auto-text-indent="false"/>
    </style:style>
    <style:style style:name="P10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  <style:text-properties fo:background-color="#ffff00"/>
    </style:style>
    <style:style style:name="P11" style:family="paragraph" style:parent-style-name="Standard">
      <style:paragraph-properties fo:margin-top="0.212cm" fo:margin-bottom="0cm" style:contextual-spacing="false" fo:line-height="100%" fo:text-align="justify" style:justify-single-word="false"/>
      <style:text-properties fo:font-size="8pt" style:font-size-asian="8pt" style:font-size-complex="8pt"/>
    </style:style>
    <style:style style:name="T1" style:family="text">
      <style:text-properties style:font-name="Times New Roman" fo:font-size="14pt" fo:language="ru" fo:country="RU" fo:font-weight="bold" style:font-size-asian="14pt" style:font-weight-asian="bold" style:font-name-complex="Times New Roman1" style:font-size-complex="14pt"/>
    </style:style>
    <style:style style:name="T2" style:family="text">
      <style:text-properties fo:text-transform="uppercase" style:font-name="Times New Roman" fo:font-size="14pt" fo:font-weight="bold" officeooo:rsid="00090e4c" style:font-size-asian="14pt" style:font-weight-asian="bold" style:font-name-complex="Times New Roman1" style:font-size-complex="14pt"/>
    </style:style>
    <style:style style:name="T3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4" style:family="text">
      <style:text-properties style:font-name="Times New Roman" fo:font-size="14pt" style:font-size-asian="14pt" style:font-name-complex="Times New Roman1" style:font-size-complex="14pt"/>
    </style:style>
    <style:style style:name="T5" style:family="text">
      <style:text-properties style:font-name="Times New Roman" fo:font-size="14pt" style:font-size-asian="14pt" style:font-name-complex="Times New Roman1" style:font-size-complex="14pt" style:font-weight-complex="bold"/>
    </style:style>
    <style:style style:name="T6" style:family="text">
      <style:text-properties style:font-name="Times New Roman" fo:font-size="14pt" fo:language="en" fo:country="US" style:font-size-asian="14pt" style:font-name-complex="Times New Roman1" style:font-size-complex="14pt"/>
    </style:style>
    <style:style style:name="T7" style:family="text">
      <style:text-properties style:font-name="Times New Roman" fo:font-size="14pt" fo:language="uk" fo:country="UA" style:font-size-asian="14pt" style:font-name-complex="Times New Roman1" style:font-size-complex="14pt"/>
    </style:style>
    <style:style style:name="T8" style:family="text">
      <style:text-properties style:font-name="Times New Roman" fo:font-size="14pt" style:font-size-asian="14pt" style:language-asian="ru" style:country-asian="RU" style:font-name-complex="Times New Roman1" style:font-size-complex="14pt"/>
    </style:style>
    <style:style style:name="T9" style:family="text">
      <style:text-properties style:font-name="Times New Roman" fo:font-size="14pt" fo:font-weight="bold" style:font-size-asian="14pt" style:font-weight-asian="bold" style:font-name-complex="Times New Roman1" style:font-size-complex="14pt" style:font-weight-complex="bold"/>
    </style:style>
    <style:style style:name="T10" style:family="text">
      <style:text-properties fo:color="#000000" loext:opacity="100%" style:font-name="Times New Roman" fo:font-size="14pt" style:font-size-asian="14pt" style:font-name-complex="Times New Roman1" style:font-size-complex="14pt"/>
    </style:style>
    <style:style style:name="T11" style:family="text">
      <style:text-properties fo:color="#000000" loext:opacity="100%" style:font-name="Times New Roman" fo:font-size="14pt" fo:font-weight="bold" style:font-size-asian="14pt" style:font-weight-asian="bold" style:font-name-complex="Times New Roman1" style:font-size-complex="14pt"/>
    </style:style>
    <style:style style:name="T12" style:family="text">
      <style:text-properties fo:background-color="transparent" loext:char-shading-value="0"/>
    </style:style>
    <style:style style:name="T13" style:family="text">
      <style:text-properties style:font-name="Times New Roman" fo:font-size="14pt" fo:background-color="transparent" loext:char-shading-value="0" style:font-size-asian="14pt" style:font-name-complex="Times New Roman1" style:font-size-complex="14pt"/>
    </style:style>
    <style:style style:name="T14" style:family="text">
      <style:text-properties style:font-name="Times New Roman" fo:font-size="14pt" fo:font-weight="bold" fo:background-color="transparent" loext:char-shading-value="0" style:font-size-asian="14pt" style:font-weight-asian="bold" style:font-name-complex="Times New Roman1" style:font-size-complex="14pt"/>
    </style:style>
    <style:style style:name="T15" style:family="text">
      <style:text-properties style:font-name="Times New Roman" fo:font-size="14pt" fo:font-weight="bold" fo:background-color="transparent" loext:char-shading-value="0" style:font-size-asian="14pt" style:language-asian="ru" style:country-asian="RU" style:font-weight-asian="bold" style:font-name-complex="Times New Roman1" style:font-size-complex="14pt" style:font-weight-complex="bold"/>
    </style:style>
    <style:style style:name="T16" style:family="text">
      <style:text-properties style:font-name="Times New Roman" fo:font-size="14pt" fo:background-color="transparent" loext:char-shading-value="0" style:font-size-asian="14pt" style:language-asian="ru" style:country-asian="RU" style:font-name-complex="Times New Roman1" style:font-size-complex="14pt" style:font-weight-complex="bold"/>
    </style:style>
    <style:style style:name="T17" style:family="text">
      <style:text-properties style:font-name="Times New Roman" fo:font-size="14pt" fo:font-weight="bold" fo:background-color="transparent" loext:char-shading-value="0" style:font-size-asian="14pt" style:font-weight-asian="bold" style:font-name-complex="Times New Roman1" style:font-size-complex="14pt" style:font-weight-complex="bold"/>
    </style:style>
    <style:style style:name="T18" style:family="text">
      <style:text-properties style:font-name="Times New Roman" fo:font-size="14pt" fo:background-color="transparent" loext:char-shading-value="0" style:font-size-asian="14pt" style:font-name-complex="Times New Roman1" style:font-size-complex="14pt" style:font-weight-complex="bold"/>
    </style:style>
    <style:style style:name="T19" style:family="text">
      <style:text-properties style:font-name="Times New Roman" fo:font-size="14pt" fo:font-style="normal" fo:background-color="transparent" loext:char-shading-value="0" style:font-size-asian="14pt" style:font-style-asian="normal" style:font-name-complex="Times New Roman1" style:font-size-complex="14pt" style:font-style-complex="normal"/>
    </style:style>
    <style:style style:name="T20" style:family="text">
      <style:text-properties fo:color="#000000" loext:opacity="100%" style:font-name="Times New Roman" fo:font-size="14pt" fo:background-color="transparent" loext:char-shading-value="0" style:font-size-asian="14pt" style:font-name-complex="Times New Roman1" style:font-size-complex="14pt"/>
    </style:style>
    <style:style style:name="T21" style:family="text">
      <style:text-properties style:text-outline="false" style:text-line-through-style="none" style:text-line-through-type="none" style:font-name="Times New Roman" fo:font-size="10pt" fo:font-style="normal" fo:text-shadow="none" style:text-underline-style="none" fo:font-weight="normal" fo:background-color="transparent" loext:char-shading-value="0" style:font-size-asian="10pt" style:font-style-asian="normal" style:font-weight-asian="normal" style:font-name-complex="Times New Roman1" style:font-size-complex="14pt" style:text-emphasize="none"/>
    </style:style>
    <style:style style:name="T22" style:family="text">
      <style:text-properties fo:color="#000000" loext:opacity="100%" style:font-name="Times New Roman" fo:font-size="14pt" fo:language="uk" fo:country="UA" style:letter-kerning="false" fo:background-color="transparent" loext:char-shading-value="0" style:font-name-asian="Times New Roman1" style:font-size-asian="14pt" style:language-asian="uk" style:country-asian="UA" style:font-name-complex="Times New Roman1" style:font-size-complex="14pt" style:language-complex="ar" style:country-complex="SA"/>
    </style:style>
    <style:style style:name="T23" style:family="text">
      <style:text-properties style:text-outline="false" style:text-line-through-style="none" style:text-line-through-type="none" style:font-name="Times New Roman" fo:font-size="14pt" fo:font-style="normal" fo:text-shadow="none" style:text-underline-style="none" fo:font-weight="normal" fo:background-color="transparent" loext:char-shading-value="0" style:font-size-asian="14pt" style:font-style-asian="normal" style:font-weight-asian="normal" style:font-size-complex="14pt" style:text-emphasize="none"/>
    </style:style>
    <style:style style:name="T24" style:family="text">
      <style:text-properties style:font-name="Times New Roman" fo:font-size="14pt" fo:language="uk" fo:country="UA" fo:background-color="transparent" loext:char-shading-value="0" style:font-size-asian="14pt" style:font-name-complex="Times New Roman1" style:font-size-complex="14pt"/>
    </style:style>
    <style:style style:name="T25" style:family="text">
      <style:text-properties fo:background-color="#ffff00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З</text:span><text:span text:style-name="T3">віт про роботу зі зверненнями громадян, що надійшли до Головного управління Пенсійного фонду України у Київській області <text:line-break/>за січень-грудень 2025</text:span><text:span text:style-name="T1"> </text:span><text:span text:style-name="T3">року</text:span></text:p>
      <text:p text:style-name="P2" loext:marker-style-name="T3"/>
      <text:p text:style-name="P3" loext:marker-style-name="T4"><text:span text:style-name="T4">Головним управлінням Пенсійного фонду України у Київській області (далі – Головне управління) забезпечено у</text:span><text:span text:style-name="T3"> </text:span><text:span text:style-name="T5">січні-грудні 2025</text:span><text:span text:style-name="T3"> </text:span><text:span text:style-name="T4">року організацію прийому та розгляд звернень громадян, які звертаються на особистих прийомах, засобами поштового зв’язку, з використанням мережі Інтернет (електронні звернення), за допомогою вебпорталу Пенсійного фонду України та засобів телефонного зв’язку через визначений телефон контакт-центру Головного управління, через контактний центр Державної установи «Урядовий контактний центр».</text:span></text:p>
      <text:p text:style-name="P4" loext:marker-style-name="T4"><text:span text:style-name="T4">У січні-грудні 2025 року надійшло на розгляд та зареєстровано 48360 </text:span><text:span text:style-name="T6">звернен</text:span><text:span text:style-name="T7">ь</text:span><text:span text:style-name="T4"> громадян, що на 9754 звернення більше ніж у відповідний період 2024 року (38606 звернень). </text:span></text:p>
      <text:p text:style-name="P5" loext:marker-style-name="T8"><text:span text:style-name="T4">На загальну </text:span><text:span text:style-name="T8">кількість звернень у звітному періоді вплинуло збільшення звернень з питань щодо: </text:span></text:p>
      <text:p text:style-name="P6"><text:span text:style-name="T4">- проходження ідентифікації, встановлення особи одержувача пенсії, щомісячного довічного грошового утримання судді у відставці, інших соціальних виплат шляхом відеоконференцзв’язку, правомірності припинення виплати пенсії, поновлення або продовження виплати пенсії;</text:span></text:p>
      <text:p text:style-name="P6"><text:span text:style-name="T4">- виконання рішення судів, перевірки пенсійних виплат на виконання рішень судів. </text:span></text:p>
      <text:p text:style-name="P7" loext:marker-style-name="T4"><text:span text:style-name="T4">Фахівці Головного управління у звітному періоді забезпечили розгляд <text:line-break/>2811 звернень громадян, що надійшли з Державної установи «Урядовий контактний центр», що на 1094 звернення більше ніж у січні-грудні 2024 року (1717 звернень). </text:span><text:span text:style-name="T4"/></text:p>
      <text:p text:style-name="P7" loext:marker-style-name="T4"><text:span text:style-name="T4">У звітному періоді на особистому прийомі прийнято 368 звернень, що на 208 звернень менше ніж у відповідному періоді 2024 року (576 звернень).</text:span><text:span text:style-name="T4"/></text:p>
      <text:p text:style-name="P7" loext:marker-style-name="T4"><text:span text:style-name="T4">У звітному періоді 2025 року, як і у 2024 році, сталою залишилась тенденція щодо збільшення кількості громадян, які користуються:</text:span><text:span text:style-name="T4"/></text:p>
      <text:p text:style-name="P6" loext:marker-style-name="T4"><text:span text:style-name="T3">- онлайн-сервісами,</text:span><text:span text:style-name="T4"> що зумовлене їх доступністю і можливістю отримати послуги в електронній формі дистанційно, зокрема в умовах правового режиму воєнного стану. У січні-грудні 2025 року </text:span><text:span text:style-name="T9">через вебпортал електронних послуг Пенсійного фонду України</text:span><text:span text:style-name="T4"> надійшло 14304 звернення, що на 4754 звернення більше ніж у відповідному періоді 2024 року (9550 звернень); </text:span></text:p>
      <text:p text:style-name="P6"><text:span text:style-name="T10">- </text:span><text:span text:style-name="T11">мережею Інтернет, засобами електронного зв’язку</text:span><text:span text:style-name="T10"> (направлення електронного звернення). У звітному періоді </text:span><text:span text:style-name="T4">2025 року </text:span><text:span text:style-name="T10">г</text:span><text:span text:style-name="T4">ромадянами було подано 9044 звернення</text:span><text:span text:style-name="T10"> із використанням засобів електронного зв’язку (електронна пошта), що на 1442 звернення менше ніж у відповідний період 2024 року (10486 звернень).</text:span></text:p>
      <text:p text:style-name="P7" loext:marker-style-name="T12"><text:span text:style-name="T13">У січні-грудні 2025 року структура звернень за встановленими статтею 3 Закону України «Про звернення громадян» видами характеризується наступним чином: </text:span><text:span text:style-name="T13"/></text:p>
      <text:p text:style-name="P6" loext:marker-style-name="T12"><text:soft-page-break/><text:span text:style-name="T13">- пропозиції – 1371 звернення, що становить 2,8% від загальної кількості звернень, що надійшли у звітному періоді;</text:span><text:span text:style-name="T13"/></text:p>
      <text:p text:style-name="P6" loext:marker-style-name="T12"><text:span text:style-name="T13">- заяви – 43639 звернень, що становить 90,3% від загальної кількості звернень, що надійшли у звітному періоді;</text:span><text:span text:style-name="T13"/></text:p>
      <text:p text:style-name="P6" loext:marker-style-name="T12"><text:span text:style-name="T13">- скарги – 3350 звернень, що становить 6,9% від загальної кількості звернень, що надійшли у звітному періоді.</text:span><text:span text:style-name="T13"/></text:p>
      <text:p text:style-name="P7" loext:marker-style-name="T12"><text:span text:style-name="T13">За результатами моніторингу порушених у зверненнях громадян питань,</text:span><text:span text:style-name="T14"> </text:span><text:span text:style-name="T13">що надійшли у січні-грудні 2025 року, встановлено, що у зверненнях з питань пенсійного забезпечення найчисельнішими, як і у відповідному періоді 2024 року, були питання щодо:</text:span></text:p>
      <text:p text:style-name="P6" loext:marker-style-name="T12"><text:span text:style-name="T15">- перевірки правильності призначення та перерахунку пенсії, у тому числі надбавок, доплат:</text:span><text:span text:style-name="T16"> 13574</text:span><text:span text:style-name="T13"> звернення, що становить 28,1</text:span><text:span text:style-name="T17"> </text:span><text:span text:style-name="T14">%</text:span><text:span text:style-name="T13"> від загальної кількості звернень, що надійшли у звітному періоді, та на 904 звернення більше ніж у відповідному періоді 2024 року (12670); </text:span></text:p>
      <text:p text:style-name="P6" loext:marker-style-name="T12"><text:span text:style-name="T14">- підвищення розміру пенсії: 2925</text:span><text:span text:style-name="T13"> звернень, що становить 6,04</text:span><text:span text:style-name="T14">%</text:span><text:span text:style-name="T13"> від загальної кількості звернень, що надійшли у звітному періоді, та на 699 звернень менше ніж у відповідному періоді 2024 року (3624);</text:span></text:p>
      <text:p text:style-name="P6" loext:marker-style-name="T12"><text:span text:style-name="T14">- роз’яснення пенсійного законодавства, </text:span><text:span text:style-name="T18">у тому числі про проходження ідентифікації:</text:span><text:span text:style-name="T13"> 3040 звернень, що становить 6,3</text:span><text:span text:style-name="T14">%</text:span><text:span text:style-name="T13"> від загальної кількості звернень, що надійшли у звітному періоді, та на 418 звернень більше ніж у відповідному періоді 2024 року (2622);</text:span></text:p>
      <text:p text:style-name="P6" loext:marker-style-name="T12"><text:span text:style-name="T13">- </text:span><text:span text:style-name="T17">індексації пенсії</text:span><text:span text:style-name="T13">: 701 звернення, що становить 1,4</text:span><text:span text:style-name="T14">%</text:span><text:span text:style-name="T13"> від загальної кількості звернень, що надійшли у звітному періоді, та на 177 звернень більше ніж у відповідному періоді 2024 року (524);</text:span></text:p>
      <text:p text:style-name="P6" loext:marker-style-name="T12"><text:span text:style-name="T14">- визначення права на призначення пенсії:</text:span><text:span text:style-name="T13"> 1425 звернень, що становить 2,9</text:span><text:span text:style-name="T14">%</text:span><text:span text:style-name="T13"> від загальної кількості звернень, що надійшли у звітному періоді, та на 200 звернень більше ніж у відповідному періоді 2024 року (1225);</text:span></text:p>
      <text:p text:style-name="P8" loext:marker-style-name="T12"><text:span text:style-name="T13">У звітному періоді збільшилась кількість звернень громадян з питань щодо: </text:span><text:span text:style-name="T13"/></text:p>
      <text:p text:style-name="P6" loext:marker-style-name="T12"><text:span text:style-name="T15">- витребування довідок та інших матеріалів:</text:span><text:span text:style-name="T16"> 3957</text:span><text:span text:style-name="T13"> звернень, що становить 8,2</text:span><text:span text:style-name="T14"> %</text:span><text:span text:style-name="T13"> від загальної кількості звернень, що надійшли у звітному періоді, та на 475 звернень більше ніж у відповідному періоді 2024 року (3483);</text:span><text:span text:style-name="T14"> </text:span></text:p>
      <text:p text:style-name="P9" loext:marker-style-name="T12"><text:span text:style-name="T17">- роз’яснення з питань соціального страхування</text:span><text:span text:style-name="T13">: 217 звернень, що становить </text:span><text:span text:style-name="T17">0,45</text:span><text:span text:style-name="T14">%</text:span><text:span text:style-name="T13"> від загальної кількості звернень, що надійшли у звітному періоді, та на 208 звернень більше ніж у відповідному періоді 2024 року (9).</text:span></text:p>
      <text:p text:style-name="P7" loext:marker-style-name="T12"><text:span text:style-name="T19"/></text:p>
      <text:p text:style-name="P7"><text:span text:style-name="T20">За ознакою надходження у</text:span><text:span text:style-name="T13"> січні-грудні 2025 <text:s/>року на розгляд надійшло 2381 повторних звернення, що становить 4,9% від загальної кількості звернень, що надійшли у звітному періоді. Кількість повторних звернень у звітному періоді збільшилась на 747 звернень (у відповідному періоді 2024 року - 1634).</text:span></text:p>
      <text:p text:style-name="P6" loext:marker-style-name="T4"><text:span text:style-name="T8"/></text:p>
      <text:p text:style-name="P7" loext:marker-style-name="T4"><text:span text:style-name="T4">У звітному періоді у Головному управлінні за принципом «єдиного вікна» працювали 16 відділів обслуговування громадян (сервісні центри) і 1 відділ </text:span><text:soft-page-break/><text:span text:style-name="T4">обслуговування військовослужбовців та деяких інших категорій громадян, а так</text:span><text:span text:style-name="T13">ож приймальні громадян. </text:span></text:p>
      <text:p text:style-name="P7" loext:marker-style-name="T12"><text:span text:style-name="T13">Всього у звітному періоді до відповідних відділів звернулося 520 565</text:span><text:span text:style-name="T21"> </text:span><text:span text:style-name="T13"><text:s/>громадян, що на 48692 </text:span><text:span text:style-name="T22">особи</text:span><text:span text:style-name="T13"> більше ніж у відповідному періоді 2024 року, і яким надано</text:span><text:span text:style-name="T23"> <text:s/>680453 консультації, роз'яснення та послуг, що на 35091 більше ніж в 2024 році.</text:span></text:p>
      <text:p text:style-name="P7" loext:marker-style-name="T12"><text:span text:style-name="T13">В Головному управлінні забезпечено роботу визначеного телефону контакт-центру. У звітному періоді кількість громадян, які отримали консультації та роз’яснення під час роботи контакт-центру, становить </text:span><text:span text:style-name="T22">125289</text:span><text:span text:style-name="T24">, що на 28 осіб менше ніж у відповідному періоді 2024 року</text:span><text:span text:style-name="T13">.</text:span></text:p>
      <text:p text:style-name="P10" loext:marker-style-name="T25"/>
      <text:p text:style-name="P11" loext:marker-style-name="T12"><text:span text:style-name="T1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72cm" style:writing-mode="page"/>
      <style:text-properties style:use-window-font-color="true" loext:opacity="0%" style:font-name="Calibri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" fo:font-family="Calibri" style:font-family-generic="roman" style:font-pitch="variable" fo:font-size="11pt" fo:language="uk" fo:country="UA" style:letter-kerning="false" style:font-name-asian="Times New Roman1" style:font-family-asian="'Times New Roman'" style:font-family-generic-asian="system" style:font-pitch-asian="variable" style:font-size-asian="11pt" style:language-asian="uk" style:country-asian="UA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tru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Заголовок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Покажчик" style:family="paragraph" style:parent-style-name="Standard">
      <style:paragraph-properties text:number-lines="false" text:line-number="0"/>
      <style:text-properties style:font-name-complex="Lucida Sans1" style:font-family-complex="'Lucida Sans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text-indent="0cm" style:auto-text-indent="false"/>
    </style:style>
    <style:style style:name="Balloon_20_Text" style:display-name="Balloon Text" style:family="paragraph" style:parent-style-name="Standard" loext:linked-style-name="Текст_20_выноски_20_Знак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Верхній_20_і_20_нижній_20_колонтитули" style:display-name="Верхній і нижній колонтитули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.002cm" style:type="right"/>
        </style:tab-stops>
      </style:paragraph-properties>
    </style:style>
    <style:style style:name="Footer" style:family="paragraph" style:parent-style-name="Standard" loext:linked-style-name="Нижний_20_колонтитул_20_Знак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.002cm" style:type="right"/>
        </style:tab-stops>
      </style:paragraph-properties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 loext:linked-style-name="Balloon_20_Text">
      <style:text-properties style:font-name="Segoe UI" fo:font-family="'Segoe UI'" style:font-family-generic="roman" style:font-pitch="variable" fo:font-size="9pt" fo:language="uk" fo:country="UA" style:font-size-asian="9pt" style:language-asian="uk" style:country-asian="UA" style:font-name-complex="Segoe UI1" style:font-family-complex="'Segoe UI'" style:font-family-generic-complex="system" style:font-pitch-complex="variable" style:font-size-complex="9pt"/>
    </style:style>
    <style:style style:name="Верхний_20_колонтитул_20_Знак" style:display-name="Верхний колонтитул Знак" style:family="text" style:parent-style-name="Default_20_Paragraph_20_Font">
      <style:text-properties fo:language="uk" fo:country="UA" style:language-asian="uk" style:country-asian="UA" style:font-name-complex="Calibri1" style:font-family-complex="Calibri" style:font-family-generic-complex="system" style:font-pitch-complex="variable"/>
    </style:style>
    <style:style style:name="Нижний_20_колонтитул_20_Знак" style:display-name="Нижний колонтитул Знак" style:family="text" style:parent-style-name="Default_20_Paragraph_20_Font">
      <style:text-properties fo:language="uk" fo:country="UA" style:language-asian="uk" style:country-asian="UA" style:font-name-complex="Calibri1" style:font-family-complex="Calibri" style:font-family-generic-complex="system" style:font-pitch-complex="variable"/>
    </style:style>
    <style:style style:name="Гіперпосилання" style:family="text">
      <style:text-properties fo:color="#0563c1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13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0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4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1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5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2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T1" style:family="text">
      <style:text-properties style:font-name="Times New Roman" fo:font-size="14pt" style:font-size-asian="14pt" style:font-name-complex="Times New Roman1" style:font-size-complex="14pt"/>
    </style:style>
    <style:page-layout style:name="Mpm1">
      <style:page-layout-properties fo:page-width="21.001cm" fo:page-height="29.7cm" style:num-format="1" style:print-orientation="portrait" fo:margin-top="1.249cm" fo:margin-bottom="1.499cm" fo:margin-left="2.499cm" fo:margin-right="1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1"><text:page-number text:select-page="current">3</text:page-number></text:span></text:p>
        <text:p text:style-name="Header"/>
      </style:header>
      <style:header-first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07-07T06:53:00</meta:creation-date>
    <meta:initial-creator>Microsoft Office</meta:initial-creator>
    <dc:language>uk-UA</dc:language>
    <meta:print-date>2024-07-04T10:21:24</meta:print-date>
    <dc:date>2026-09-10T14:42:19.401178300</dc:date>
    <meta:editing-cycles>461</meta:editing-cycles>
    <dc:title>Звіт про звернення громадян за I півріччя 2018 року</dc:title>
    <meta:editing-duration>P2DT19H7M7S</meta:editing-duration>
    <meta:generator>LibreOffice/26.2.2.2$Windows_X86_64 LibreOffice_project/1f77d10d6938fd34972958f64b2bcfa54f8b1ba5</meta:generator>
    <meta:document-statistic meta:table-count="0" meta:image-count="0" meta:object-count="0" meta:page-count="3" meta:paragraph-count="29" meta:word-count="805" meta:character-count="5822" meta:non-whitespace-character-count="5027"/>
    <meta:user-defined meta:name="AppVersion">15.0000</meta:user-defined>
    <meta:user-defined meta:name="Company">Microsoft Corporation</meta:user-defined>
    <meta:template xlink:type="simple" xlink:actuate="onRequest" xlink:title="Normal" xlink:href=""/>
  </office:meta>
</office:document-meta>
</file>