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3" style:family="paragraph" style:parent-style-name="Standard">
      <style:paragraph-properties fo:margin-top="0cm" fo:margin-bottom="0.247cm" style:contextual-spacing="false" fo:line-height="100%" fo:text-align="justify" style:justify-single-word="false" fo:text-indent="1cm" style:auto-text-indent="false"/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/>
    </style:style>
    <style:style style:name="P5" style:family="paragraph" style:parent-style-name="Standard">
      <style:paragraph-properties fo:margin-top="0.106cm" fo:margin-bottom="0cm" style:contextual-spacing="false" fo:line-height="100%" fo:text-align="justify" style:justify-single-word="false" fo:text-indent="1cm" style:auto-text-indent="false"/>
    </style:style>
    <style:style style:name="P6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</style:style>
    <style:style style:name="P7" style:family="paragraph" style:parent-style-name="List_20_Paragraph" style:list-style-name="WWNum1">
      <style:paragraph-properties fo:margin-top="0.212cm" fo:margin-bottom="0cm" style:contextual-spacing="false" fo:line-height="100%" fo:text-align="justify" style:justify-single-word="false"/>
    </style:style>
    <style:style style:name="P8" style:family="paragraph" style:parent-style-name="List_20_Paragraph">
      <style:paragraph-properties fo:margin-left="0cm" fo:margin-top="0.106cm" fo:margin-bottom="0cm" style:contextual-spacing="false" fo:line-height="100%" fo:text-align="justify" style:justify-single-word="false" fo:text-indent="1cm" style:auto-text-indent="false"/>
    </style:style>
    <style:style style:name="P9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style:font-name="Times New Roman" fo:font-size="14pt" style:font-size-asian="14pt" style:font-name-complex="Times New Roman1" style:font-size-complex="14pt"/>
    </style:style>
    <style:style style:name="P10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fo:font-size="8pt" style:font-size-asian="8pt" style:font-size-complex="8pt"/>
    </style:style>
    <style:style style:name="T1" style:family="text">
      <style:text-properties fo:text-transform="uppercase" style:font-name="Times New Roman" fo:font-size="14pt" fo:font-weight="bold" style:font-size-asian="14pt" style:font-weight-asian="bold" style:font-name-complex="Times New Roman1" style:font-size-complex="14pt"/>
    </style:style>
    <style:style style:name="T2" style:family="text">
      <style:text-properties style:font-name="Times New Roman" fo:font-size="14pt" fo:language="ru" fo:country="RU" fo:font-weight="bold" style:font-size-asian="14pt" style:font-weight-asian="bold" style:font-name-complex="Times New Roman1" style:font-size-complex="14pt"/>
    </style:style>
    <style:style style:name="T3" style:family="text">
      <style:text-properties style:font-name="Times New Roman" fo:font-size="14pt" fo:font-weight="bold" officeooo:rsid="000f76a6" style:font-size-asian="14pt" style:font-weight-asian="bold" style:font-name-complex="Times New Roman1" style:font-size-complex="14pt"/>
    </style:style>
    <style:style style:name="T4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5" style:family="text">
      <style:text-properties style:font-name="Times New Roman" fo:font-size="14pt" style:font-size-asian="14pt" style:font-name-complex="Times New Roman1" style:font-size-complex="14pt"/>
    </style:style>
    <style:style style:name="T6" style:family="text">
      <style:text-properties style:font-name="Times New Roman" fo:font-size="14pt" style:font-size-asian="14pt" style:font-name-complex="Times New Roman1" style:font-size-complex="14pt" style:font-weight-complex="bold"/>
    </style:style>
    <style:style style:name="T7" style:family="text">
      <style:text-properties style:font-name="Times New Roman" fo:font-size="14pt" style:font-size-asian="14pt" style:language-asian="ru" style:country-asian="RU" style:font-name-complex="Times New Roman1" style:font-size-complex="14pt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T10" style:family="text">
      <style:text-properties fo:color="#000000" loext:opacity="100%"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T11" style:family="text">
      <style:text-properties fo:color="#000000" loext:opacity="100%" style:font-name="Times New Roman" fo:font-size="14pt" fo:language="uk" fo:country="UA" fo:font-weight="normal" style:font-size-asian="14pt" style:language-asian="uk" style:country-asian="UA" style:font-weight-asian="normal" style:font-name-complex="Times New Roman1" style:font-size-complex="14pt" style:font-weight-complex="normal"/>
    </style:style>
    <style:style style:name="T12" style:family="text">
      <style:text-properties fo:background-color="transparent" loext:char-shading-value="0"/>
    </style:style>
    <style:style style:name="T13" style:family="text">
      <style:text-properties style:font-name="Times New Roman" fo:font-size="14pt" fo:background-color="transparent" loext:char-shading-value="0" style:font-size-asian="14pt" style:font-name-complex="Times New Roman1" style:font-size-complex="14pt"/>
    </style:style>
    <style:style style:name="T14" style:family="text">
      <style:text-properties style:font-name="Times New Roman" fo:font-size="14pt" fo:font-weight="normal" style:font-size-asian="14pt" style:language-asian="ru" style:country-asian="RU" style:font-weight-asian="normal" style:font-name-complex="Times New Roman1" style:font-size-complex="14pt" style:font-weight-complex="normal"/>
    </style:style>
    <style:style style:name="T15" style:family="text">
      <style:text-properties fo:font-size="14pt" fo:font-weight="normal" style:font-size-asian="14pt" style:font-weight-asian="normal" style:font-size-complex="14pt" style:font-weight-complex="normal"/>
    </style:style>
    <style:style style:name="T16" style:family="text">
      <style:text-properties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size-complex="14pt" style:font-weight-complex="normal" style:text-emphasize="none"/>
    </style:style>
    <style:style style:name="T17" style:family="text">
      <style:text-properties style:text-outline="false" style:text-line-through-style="none" style:text-line-through-type="none" style:font-name="Times New Roman" fo:font-size="14pt" fo:font-style="normal" fo:text-shadow="none" style:text-underline-style="none" fo:font-weight="normal" style:font-size-asian="14pt" style:font-style-asian="normal" style:font-weight-asian="normal" style:font-name-complex="Times New Roman1" style:font-size-complex="14pt" style:font-weight-complex="normal" style:text-emphasize="none"/>
    </style:style>
    <style:style style:name="T18" style:family="text">
      <style:text-properties fo:color="#000000" loext:opacity="100%" style:font-name="Times New Roman" fo:font-size="14pt" style:font-size-asian="14pt" style:font-name-complex="Times New Roman1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/></text:p>
      <text:p text:style-name="P1" loext:marker-style-name="T2"><text:span text:style-name="T3">З</text:span><text:span text:style-name="T4">віт про роботу зі зверненнями громадян, що надійшли до Головного управління Пенсійного фонду України у Київській області <text:line-break/>за січень-березень 2026</text:span><text:span text:style-name="T2"> </text:span><text:span text:style-name="T4">року</text:span></text:p>
      <text:p text:style-name="P2" loext:marker-style-name="T2"/>
      <text:p text:style-name="P3" loext:marker-style-name="T5"><text:span text:style-name="T5">Головним управлінням Пенсійного фонду України у Київській області (далі – Головне управління) забезпечено у </text:span><text:span text:style-name="T4"><text:s/></text:span><text:span text:style-name="T6">січні-березні 2026</text:span><text:span text:style-name="T4"> <text:s/></text:span><text:span text:style-name="T5">року організацію прийому та розгляд звернень громадян, які звертаються на особистих прийомах, засобами поштового зв’язку, з використанням мережі Інтернет (електронні звернення), за допомогою вебпорталу Пенсійного фонду України та засобів телефонного зв’язку через визначений телефон контакт-центру Головного управління, через контактний центр Державної установи «Урядовий контактний центр».</text:span></text:p>
      <text:p text:style-name="P4" loext:marker-style-name="T5"><text:span text:style-name="T5">У січні-березні 2026 року надійшло на розгляд та зареєстровано 20706 звернень громадян, що на 10360 звернень більше ніж у відповідний період 2025 року (10346 звернень). </text:span><text:span text:style-name="T5"/></text:p>
      <text:p text:style-name="P5" loext:marker-style-name="T7"><text:span text:style-name="T5">На загальну </text:span><text:span text:style-name="T7">кількість звернень у звітному періоді вплинуло збільшення звернень з питань щодо: </text:span></text:p>
      <text:p text:style-name="P5" loext:marker-style-name="T7"><text:span text:style-name="T7">- визначення права на призначення пенсії <text:s/>- 422 звернення, що на 71 звернення більше ніж у відповідний період 2025 року ( 351);</text:span><text:span text:style-name="T7"/></text:p>
      <text:p text:style-name="P5" loext:marker-style-name="T7"><text:span text:style-name="T7">- індексації пенсії <text:s/>- 478 звернень, що на 229 звернень більше ніж у відповідний період 2025 року ( 249);</text:span><text:span text:style-name="T7"/></text:p>
      <text:p text:style-name="P5" loext:marker-style-name="T7"><text:span text:style-name="T7">- взяття на облік/поновлення або продовження виплати пенсії <text:s/>- 443 звернення, що на 284 звернення більше ніж у відповідний період 2025 року ( 159);</text:span><text:span text:style-name="T7"/></text:p>
      <text:p text:style-name="P5" loext:marker-style-name="T7"><text:span text:style-name="T7">- роз’яснення пенсійного законодавства - 1749 звернень, що на 1339 звернень більше ніж у відповідний період 2025 року ( 410);</text:span><text:span text:style-name="T7"/></text:p>
      <text:p text:style-name="P5" loext:marker-style-name="T7"><text:span text:style-name="T7">- визначення права на отримання пільги - 190 звернень, що на 95 звернень більше ніж у відповідний період 2025 року ( 95);</text:span><text:span text:style-name="T7"/></text:p>
      <text:p text:style-name="P5" loext:marker-style-name="T7"><text:span text:style-name="T7">- витребування довідок та інших матеріалів - 1249 звернень, що на 337 звернень більше ніж у відповідний період 2025 року ( 912);</text:span><text:span text:style-name="T7"/></text:p>
      <text:p text:style-name="P5" loext:marker-style-name="T7"><text:span text:style-name="T7">- виконання рішень судів - <text:s/>537 звернень, що на 194 звернення більше ніж у відповідний період 2025 року (343);</text:span><text:span text:style-name="T7"/></text:p>
      <text:p text:style-name="P5" loext:marker-style-name="T7"><text:span text:style-name="T7">- виплата допомоги по вагітності та пологам - 203 звернення, що на 199 звернень більше ніж у відповідний період 2025 року ( 4).</text:span><text:span text:style-name="T7"/></text:p>
      <text:p text:style-name="P6" loext:marker-style-name="T5"><text:span text:style-name="T5">Фахівці Головного управління у звітному періоді забезпечили розгляд <text:line-break/>1505 звернень громадян, що надійшли з Державної установи «Урядовий контактний центр», що на 1105 звернень більше ніж у січні-березні 2025 року (400). </text:span></text:p>
      <text:p text:style-name="P6" loext:marker-style-name="T8"><text:span text:style-name="T9">У 2026 році, сталою залишилась тенденція щодо збільшення кількості громадян, які користуються <text:s/>онлайн-сервісами, що зумовлене їх доступністю і можливістю отримати послуги в електронній формі дистанційно, зокрема в умовах правового режиму воєнного стану. У січні-березні 2026 року через </text:span><text:soft-page-break/><text:span text:style-name="T9">вебпортал електронних послуг Пенсійного фонду України надійшло 8786 звернень, що на 5973 звернення більше ніж у відповідному періоді 2025 року (2813). </text:span></text:p>
      <text:p text:style-name="P6" loext:marker-style-name="T8"><text:span text:style-name="T10">Кількість звернень які надійшли до Головного управління в 1 кварталі 2026 року мережею Інтернет, засобами електронного зв’язку (направлення електронного звернення) збільшилась порівняно з </text:span><text:span text:style-name="T11">відповідним періодом 2025 року</text:span><text:span text:style-name="T10">. У звітному періоді </text:span><text:span text:style-name="T9">2026 року </text:span><text:span text:style-name="T10">г</text:span><text:span text:style-name="T9">ромадянами було подано 2382 звернення</text:span><text:span text:style-name="T10"> із використанням засобів електронного зв’язку (електронна пошта), що на 121 звернення більше ніж у відповідний період 2025 року (2261).</text:span></text:p>
      <text:p text:style-name="P6" loext:marker-style-name="T12"><text:span text:style-name="T13">У січні-березні 2026 року структура звернень за встановленими статтею 3 Закону України «Про звернення громадян» видами характеризується наступним чином: </text:span></text:p>
      <text:p text:style-name="P6" loext:marker-style-name="T12"><text:span text:style-name="T13">- пропозиції - 537 звернень, що становить 2,59% від загальної кількості звернень, що надійшли у звітному періоді;</text:span><text:span text:style-name="T13"/></text:p>
      <text:p text:style-name="P6" loext:marker-style-name="T12"><text:span text:style-name="T13">- заяви - 18144 звернення, що становить 87,63% від загальної кількості звернень, що надійшли у звітному періоді;</text:span><text:span text:style-name="T13"/></text:p>
      <text:p text:style-name="P6" loext:marker-style-name="T12"><text:span text:style-name="T13">- скарги – 2025 звернень, що становить 9,78% від загальної кількості звернень, що надійшли у звітному періоді.</text:span><text:span text:style-name="T13"/></text:p>
      <text:p text:style-name="P6" loext:marker-style-name="T5"><text:span text:style-name="T5">За результатами моніторингу соціального стану авторів звернень у звітному періоді надійшли звернення від:</text:span></text:p>
      <text:list text:style-name="WWNum1">
        <text:list-item>
          <text:p text:style-name="P7" loext:marker-style-name="T5"><text:span text:style-name="T7">осіб, які перебувають на обліку в органах Пенсійного фонду України як одержувачі пенсії</text:span><text:span text:style-name="T5"> - 8410, у тому числі з числа військовослужбовців – 1685, що становить 40.62% від загальної кількості звернень, що надійшли;</text:span></text:p>
        </text:list-item>
        <text:list-item>
          <text:p text:style-name="P7" loext:marker-style-name="T5"><text:span text:style-name="T5">інших категорій осіб</text:span><text:span text:style-name="T4"> - </text:span><text:span text:style-name="T9">12296, </text:span><text:span text:style-name="T5">що становить 59,38% від загальної кількості звернень, що надійшли.</text:span></text:p>
        </text:list-item>
      </text:list>
      <text:p text:style-name="P6" loext:marker-style-name="T5"><text:span text:style-name="T5">За результатами моніторингу категорій заявників у звітному періоді найбільша кількість звернень надійшла від:</text:span></text:p>
      <text:list text:continue-numbering="true" text:style-name="WWNum1">
        <text:list-item>
          <text:p text:style-name="P7" loext:marker-style-name="T5"><text:span text:style-name="T7">внутрішньо переміщена особа -</text:span><text:span text:style-name="T5"> 1148, що становить 5,54% від загальної кількості звернень;</text:span></text:p>
        </text:list-item>
        <text:list-item>
          <text:p text:style-name="P7" loext:marker-style-name="T5"><text:span text:style-name="T5">осіб, що потерпіли від Чорнобильської катастрофи - 1061, що становить 5,12% від загальної кількості звернень;</text:span><text:span text:style-name="T5"/></text:p>
        </text:list-item>
        <text:list-item>
          <text:p text:style-name="P7" loext:marker-style-name="T5"><text:span text:style-name="T5">ветерани військової служби — 767,що становить 3,70% від загальної кількості звернень.</text:span><text:span text:style-name="T5"/></text:p>
        </text:list-item>
      </text:list>
      <text:p text:style-name="P6" loext:marker-style-name="T5"><text:span text:style-name="T5">За результатами моніторингу порушених у зверненнях громадян питань,</text:span><text:span text:style-name="T4"> </text:span><text:span text:style-name="T5">що надійшли у січні-березні 2025 року, встановлено, що у зверненнях з питань пенсійного забезпечення найчисельнішими, як і у відповідному періоді 2025 року, були питання щодо:</text:span></text:p>
      <text:p text:style-name="P5" loext:marker-style-name="T8"><text:span text:style-name="T14">- перевірки правильності призначення та перерахунку пенсії, у тому числі надбавок, доплат: 3677</text:span><text:span text:style-name="T9"> звернень, що становить 17,76% від загальної кількості </text:span><text:soft-page-break/><text:span text:style-name="T9">звернень, що надійшли у звітному періоді, та на 434 звернення менше ніж у відповідному періоді 205 року (4111);</text:span></text:p>
      <text:p text:style-name="P8" loext:marker-style-name="T8"><text:span text:style-name="T9">Також, у звітному періоді збільшилась кількість звернень громадян з питань щодо: </text:span><text:span text:style-name="T9"/></text:p>
      <text:p text:style-name="P8" loext:marker-style-name="T15"><text:span text:style-name="T9">- правомірності припинення виплати пенсій </text:span><text:span text:style-name="T16">- 303 звернення, </text:span><text:span text:style-name="T17"><text:s/>що становить 1,46 % від загальної кількості звернень, що надійшли у звітному періоді, та на 218 звернень більше ніж у відповідному періоді 2025 року (85);</text:span></text:p>
      <text:p text:style-name="P8" loext:marker-style-name="T15"><text:span text:style-name="T17">- виплати допомоги на поховання - 51 звернення, що становить 0,25 % від загальної кількості звернень, що надійшли у звітному періоді, та на 41 звернення більше ніж у відповідному періоді 2025року (10);</text:span><text:span text:style-name="T17"/></text:p>
      <text:p text:style-name="P8" loext:marker-style-name="T15"><text:span text:style-name="T17">- видачі пенсійного посвідчення - 84 звернення, що становить 0,41 % від загальної кількості звернень, що надійшли у звітному періоді, та на 29 звернень більше ніж у відповідному періоді 2025 року (55);</text:span><text:span text:style-name="T17"/></text:p>
      <text:p text:style-name="P8" loext:marker-style-name="T15"><text:span text:style-name="T17">- щодо електронної трудової книжки <text:s/>- 131 звернення, що становить 0,63 % від загальної кількості звернень, що надійшли у звітному періоді, та на 53 звернення більше ніж у відповідному періоді 2025 року (78);</text:span><text:span text:style-name="T17"/></text:p>
      <text:p text:style-name="P6" loext:marker-style-name="T5"><text:span text:style-name="T18">За ознакою надходження у</text:span><text:span text:style-name="T5"> січні-березні 2026 року на розгляд надійшло 672 повторних звернення, що становить 3,25% від загальної кількості звернень, що надійшли у звітному періоді, та на 75 звернень менше ніж у відповідному періоді 2025 року (747) та 96 дуплетних звернень, що становить 0,46% від загальної кількості звернень, що надійшли у звітному періоді, та на 74 звернення більше ніж у відповідному періоді 2025 року (22). </text:span></text:p>
      <text:p text:style-name="P6" loext:marker-style-name="T18"><text:span text:style-name="T5">Повторні звернення зумовлені, на думку заявників, </text:span><text:span text:style-name="T18">не вирішенням по суті або вирішенням не в повному обсязі питань, що викладені у попередньому зверненні, недоліками, допущеними під час розгляду попереднього звернення громадянина, а також направленням повторно звернень, у яких оскаржують рішення, прийняте у зв’язку з попереднім зверненнями громадянин. </text:span></text:p>
      <text:p text:style-name="P6" loext:marker-style-name="T5"><text:span text:style-name="T5">У звітному періоді у Головному управлінні за принципом «єдиного вікна» працювали 16 відділів обслуговування громадян і 1 відділ обслуговування військовослужбовців та деяких інших категорій громадян, а також приймальні громадян. </text:span></text:p>
      <text:p text:style-name="P6" loext:marker-style-name="T5"><text:span text:style-name="T5">Всього у звітному періоді до відповідних відділів звернулося 150 278 громадян, що на 26 512 громадян більше ніж у відповідному періоді 2025 року, та яким надано 164 865 консультацій, роз’яснень та <text:s/>послуг.</text:span><text:span text:style-name="T5"/></text:p>
      <text:p text:style-name="P6" loext:marker-style-name="T5"><text:span text:style-name="T5">В Головному управлінні забезпечено роботу визначеного телефону контакт-центру. У звітному періоді кількість громадян, які отримали консультації та роз’яснення під час роботи контакт-центру, становить 35 854.</text:span><text:span text:style-name="T5"/></text:p>
      <text:p text:style-name="P9" loext:marker-style-name="T5"/>
      <text:p text:style-name="P10" loext:marker-style-name="T5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72cm" style:writing-mode="page"/>
      <style:text-properties style:use-window-font-color="true" loext:opacity="0%" style:font-name="Calibri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" fo:font-family="Calibri" style:font-family-generic="roman" style:font-pitch="variable" fo:font-size="11pt" fo:language="uk" fo:country="UA" style:letter-kerning="false" style:font-name-asian="Times New Roman1" style:font-family-asian="'Times New Roman'" style:font-family-generic-asian="system" style:font-pitch-asian="variable" style:font-size-asian="11pt" style:language-asian="uk" style:country-asian="UA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tru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Покажчик" style:family="paragraph" style:parent-style-name="Standard">
      <style:paragraph-properties text:number-lines="false" text:line-number="0"/>
      <style:text-properties style:font-name-complex="Lucida Sans1" style:font-family-complex="'Lucida Sans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text-indent="0cm" style:auto-text-indent="false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Верхній_20_і_20_нижній_20_колонтитули" style:display-name="Верхній і нижній колонтитули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.002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.002cm" style:type="right"/>
        </style:tab-stops>
      </style:paragraph-properties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>
      <style:text-properties style:font-name="Segoe UI" fo:font-family="'Segoe UI'" style:font-family-generic="roman" style:font-pitch="variable" fo:font-size="9pt" fo:language="uk" fo:country="UA" style:font-size-asian="9pt" style:language-asian="uk" style:country-asian="UA" style:font-name-complex="Segoe UI1" style:font-family-complex="'Segoe UI'" style:font-family-generic-complex="system" style:font-pitch-complex="variable" style:font-size-complex="9pt"/>
    </style:style>
    <style:style style:name="Верхний_20_колонтитул_20_Знак" style:display-name="Верхний колонтитул Знак" style:family="text" style:parent-style-name="Default_20_Paragraph_20_Font">
      <style:text-properties fo:language="uk" fo:country="UA" style:language-asian="uk" style:country-asian="UA" style:font-name-complex="Calibri1" style:font-family-complex="Calibri" style:font-family-generic-complex="system" style:font-pitch-complex="variable"/>
    </style:style>
    <style:style style:name="Нижний_20_колонтитул_20_Знак" style:display-name="Нижний колонтитул Знак" style:family="text" style:parent-style-name="Default_20_Paragraph_20_Font">
      <style:text-properties fo:language="uk" fo:country="UA" style:language-asian="uk" style:country-asian="UA" style:font-name-complex="Calibri1" style:font-family-complex="Calibri" style:font-family-generic-complex="system" style:font-pitch-complex="variable"/>
    </style:style>
    <style:style style:name="Гіперпосилання" style:family="text">
      <style:text-properties fo:color="#0563c1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0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4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1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5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2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T1" style:family="text">
      <style:text-properties style:font-name="Times New Roman" fo:font-size="14pt" style:font-size-asian="14pt" style:font-name-complex="Times New Roman1" style:font-size-complex="14pt"/>
    </style:style>
    <style:page-layout style:name="Mpm1">
      <style:page-layout-properties fo:page-width="21.001cm" fo:page-height="29.7cm" style:num-format="1" style:print-orientation="portrait" fo:margin-top="1.249cm" fo:margin-bottom="1.499cm" fo:margin-left="2.499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1"><text:page-number text:select-page="current">3</text:page-number></text:span></text:p>
        <text:p text:style-name="Header"/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07-07T06:53:00</meta:creation-date>
    <meta:initial-creator>Microsoft Office</meta:initial-creator>
    <dc:language>uk-UA</dc:language>
    <meta:print-date>2023-10-03T14:07:00</meta:print-date>
    <dc:date>2026-09-10T14:37:11.920398700</dc:date>
    <meta:editing-cycles>415</meta:editing-cycles>
    <dc:title>Звіт про звернення громадян за I півріччя 2018 року</dc:title>
    <meta:editing-duration>P2DT18H12M41S</meta:editing-duration>
    <meta:generator>LibreOffice/26.2.2.2$Windows_X86_64 LibreOffice_project/1f77d10d6938fd34972958f64b2bcfa54f8b1ba5</meta:generator>
    <meta:document-statistic meta:table-count="0" meta:image-count="0" meta:object-count="0" meta:page-count="3" meta:paragraph-count="39" meta:word-count="1026" meta:character-count="7126" meta:non-whitespace-character-count="6119"/>
    <meta:user-defined meta:name="AppVersion">15.0000</meta:user-defined>
    <meta:user-defined meta:name="Company">Microsoft Corporation</meta:user-defined>
    <meta:template xlink:type="simple" xlink:actuate="onRequest" xlink:title="Normal" xlink:href=""/>
  </office:meta>
</office:document-meta>
</file>